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955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958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959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965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969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971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223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763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765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776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891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893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085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16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98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300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31T23:05:55+00:00</meta:creation-date>
    <dc:date>2026-08-31T23:05:55+00:00</dc:date>
  </office:meta>
</office:document-meta>
</file>