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060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061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070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757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854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862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864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866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028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030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050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209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226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230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263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302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308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358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360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362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364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502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9T05:29:01+00:00</meta:creation-date>
    <dc:date>2026-08-29T05:29:01+00:00</dc:date>
  </office:meta>
</office:document-meta>
</file>