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2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03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6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7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57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5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761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1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1917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0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099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14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22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12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75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90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293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teachinglegalhistory.unl.edu/s/oer/item/2375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1T00:08:20+00:00</meta:creation-date>
    <dc:date>2026-09-01T00:08:20+00:00</dc:date>
  </office:meta>
</office:document-meta>
</file>